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25in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13" style:family="table-column">
      <style:table-column-properties style:column-width="0.4881in"/>
    </style:style>
    <style:style style:name="TableColumn14" style:family="table-column">
      <style:table-column-properties style:column-width="0.4944in"/>
    </style:style>
    <style:style style:name="TableColumn15" style:family="table-column">
      <style:table-column-properties style:column-width="1.0826in"/>
    </style:style>
    <style:style style:name="TableColumn16" style:family="table-column">
      <style:table-column-properties style:column-width="1.9916in"/>
    </style:style>
    <style:style style:name="TableColumn17" style:family="table-column">
      <style:table-column-properties style:column-width="1.6493in"/>
    </style:style>
    <style:style style:name="TableColumn18" style:family="table-column">
      <style:table-column-properties style:column-width="0.984in"/>
    </style:style>
    <style:style style:name="Table12" style:family="table">
      <style:table-properties style:width="6.6902in" fo:margin-left="0in" table:align="left"/>
    </style:style>
    <style:style style:name="TableRow19" style:family="table-row">
      <style:table-row-properties style:min-row-height="0.3027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222in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222in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222in"/>
      <style:text-properties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222in"/>
      <style:text-properties style:font-name-asian="標楷體"/>
    </style:style>
    <style:style style:name="P28" style:parent-style-name="內文" style:family="paragraph">
      <style:paragraph-properties fo:text-align="center" fo:line-height="0.2222in"/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222in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222in"/>
      <style:text-properties style:font-name-asian="標楷體"/>
    </style:style>
    <style:style style:name="TableRow33" style:family="table-row">
      <style:table-row-properties style:min-row-height="0.543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222in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222in"/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line-height="0.2222in"/>
      <style:text-properties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4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4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222in"/>
      <style:text-properties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222in"/>
      <style:text-properties style:font-name-asian="標楷體"/>
    </style:style>
    <style:style style:name="TableRow48" style:family="table-row">
      <style:table-row-properties style:min-row-height="0.543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222in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222in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line-height="0.2222in"/>
      <style:text-properties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5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5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2222in"/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2222in"/>
      <style:text-properties style:font-name-asian="標楷體"/>
    </style:style>
    <style:style style:name="TableRow63" style:family="table-row">
      <style:table-row-properties style:min-row-height="0.543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222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222in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7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7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line-height="0.2222in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222in"/>
      <style:text-properties style:font-name-asian="標楷體"/>
    </style:style>
    <style:style style:name="TableRow78" style:family="table-row">
      <style:table-row-properties style:min-row-height="0.543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222in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222in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2222in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8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8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2222in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2222in"/>
      <style:text-properties style:font-name-asian="標楷體"/>
    </style:style>
    <style:style style:name="TableRow93" style:family="table-row">
      <style:table-row-properties style:min-row-height="0.543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222in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222in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2222in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0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0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2222in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0.2222in"/>
      <style:text-properties style:font-name-asian="標楷體"/>
    </style:style>
    <style:style style:name="TableRow108" style:family="table-row">
      <style:table-row-properties style:min-row-height="0.543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222in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222in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0.2222in"/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1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1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222in"/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222in"/>
      <style:text-properties style:font-name-asian="標楷體"/>
    </style:style>
    <style:style style:name="TableRow123" style:family="table-row">
      <style:table-row-properties style:min-row-height="0.5923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2222in"/>
    </style:style>
    <style:style style:name="T126" style:parent-style-name="預設段落字型" style:family="text"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129" style:parent-style-name="內文" style:family="paragraph">
      <style:paragraph-properties fo:margin-top="0.1666in" fo:line-height="0.1944in"/>
      <style:text-properties style:font-name="標楷體" style:font-name-asian="標楷體"/>
    </style:style>
    <style:style style:name="P130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P131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P132" style:parent-style-name="內文" style:family="paragraph">
      <style:paragraph-properties fo:line-height="0.1944in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62336" draw:id="id0" draw:style-name="a0" draw:name="文字方塊 2" text:anchor-type="paragraph" svg:x="5.75795in" svg:y="-0.36932in" svg:width="0.68681in" svg:height="1.53611in" style:rel-width="scale" style:rel-height="scale"><draw:text-box><text:p text:style-name="P5">附件A</text:p></draw:text-box><svg:title/><svg:desc/></draw:frame></text:span><text:span text:style-name="T6">臺南市</text:span><text:span text:style-name="T7"><text:s text:c="11"/></text:span><text:span text:style-name="T8">國中</text:span><text:span text:style-name="T9">11</text:span><text:span text:style-name="T10">3</text:span><text:span text:style-name="T11">學年度實施家庭教育課程彙整表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年級</text:p>
          </table:table-cell>
          <table:table-cell table:style-name="TableCell22">
            <text:p text:style-name="P23">節數</text:p>
          </table:table-cell>
          <table:table-cell table:style-name="TableCell24">
            <text:p text:style-name="P25">單元名稱</text:p>
          </table:table-cell>
          <table:table-cell table:style-name="TableCell26">
            <text:p text:style-name="P27">符合之主題軸/</text:p>
            <text:p text:style-name="P28">核心內涵</text:p>
          </table:table-cell>
          <table:table-cell table:style-name="TableCell29">
            <text:p text:style-name="P30">教材來源</text:p>
          </table:table-cell>
          <table:table-cell table:style-name="TableCell31">
            <text:p text:style-name="P32">評量方式</text:p>
          </table:table-cell>
        </table:table-row>
        <table:table-row table:style-name="TableRow33">
          <table:table-cell table:style-name="TableCell34">
            <text:p text:style-name="P35">七上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>□Ⅰ主題軸一<text:s text:c="2"/>□Ⅱ主題軸二</text:p>
            <text:p text:style-name="P42">□Ⅲ主題軸三<text:s text:c="2"/>□Ⅳ主題軸四</text:p>
            <text:p text:style-name="P43">□Ⅴ主題軸五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七下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>□Ⅰ主題軸一<text:s text:c="2"/>□Ⅱ主題軸二</text:p>
            <text:p text:style-name="P57">□Ⅲ主題軸三<text:s text:c="2"/>□Ⅳ主題軸四</text:p>
            <text:p text:style-name="P58">□Ⅴ主題軸五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八上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□Ⅰ主題軸一<text:s text:c="2"/>□Ⅱ主題軸二</text:p>
            <text:p text:style-name="P72">□Ⅲ主題軸三<text:s text:c="2"/>□Ⅳ主題軸四</text:p>
            <text:p text:style-name="P73">□Ⅴ主題軸五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八下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>□Ⅰ主題軸一<text:s text:c="2"/>□Ⅱ主題軸二</text:p>
            <text:p text:style-name="P87">□Ⅲ主題軸三<text:s text:c="2"/>□Ⅳ主題軸四</text:p>
            <text:p text:style-name="P88">□Ⅴ主題軸五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九上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>□Ⅰ主題軸一<text:s text:c="2"/>□Ⅱ主題軸二</text:p>
            <text:p text:style-name="P102">□Ⅲ主題軸三<text:s text:c="2"/>□Ⅳ主題軸四</text:p>
            <text:p text:style-name="P103">□Ⅴ主題軸五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九下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□Ⅰ主題軸一<text:s text:c="2"/>□Ⅱ主題軸二</text:p>
            <text:p text:style-name="P117">□Ⅲ主題軸三<text:s text:c="2"/>□Ⅳ主題軸四</text:p>
            <text:p text:style-name="P118">□Ⅴ主題軸五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columns-spanned="2">
            <text:p text:style-name="P125"><text:span text:style-name="T126">學校課程計畫網址</text:span></text:p>
          </table:table-cell>
          <table:covered-table-cell/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</table:table-row>
      </table:table>
      <text:p text:style-name="P129">※填表說明：</text:p>
      <text:p text:style-name="P130">1.本表請各校依家庭教育法第13條規定，填寫各年級每學年應在正式課程外實施4小時以上之家庭教育課程及活動。</text:p>
      <text:p text:style-name="P131">2.依教育部出版「高級中等以下學校及幼兒園家庭教育議題教學示例手冊」，將家庭教育議題區分為5大主題軸「Ⅰ主題軸一：家庭的組成、發展與變化」、「Ⅱ主題軸二：家人關係與互動」、「Ⅲ主題軸三：人際互動與親密關係發展」、「Ⅳ主題軸四：家庭資源管理與消費決策」及「Ⅴ主題軸五：家庭活動與社區參與」。</text:p>
      <text:p text:style-name="P132"><text:span text:style-name="T133">3.</text:span><text:span text:style-name="T134">各校如果另有家庭教育以融入其他領域方式進行者，也歡迎提供相關佐證資料</text:span><text:span text:style-name="T13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張智傑</dc:creator>
    <meta:creation-date>2025-06-14T06:09:00Z</meta:creation-date>
    <dc:date>2025-06-14T06:09:00Z</dc:date>
    <meta:print-date>2025-06-14T06:0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8" meta:character-count="594" meta:row-count="4" meta:non-whitespace-character-count="507"/>
  </office:meta>
</office:document-meta>
</file>